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зарянова-отремонтировали-урну"/>На улице Зарянова отремонтировали урну<text:bookmark-end text:name="на-улице-зарянова-отремонтировали-урну"/></text:h>
      <text:p text:style-name="First_20_paragraph">14.12.2021</text:p>
      <text:p text:style-name="Text_20_body"><text:line-break/><text:span text:style-name="T1">Житель обратился с сообщением о том, что во дворе по улице Зарянова не хватает урны и некуда выкинуть мусор.</text:span></text:p>
      <text:p text:style-name="Text_20_body"><text:line-break/></text:p>
      <text:p text:style-name="Text_20_body">«Во дворе у подъезда сломана урна, другая переполнена. Мусор некуда выкинуть», — говорится в сообщении.</text:p>
      <text:p text:style-name="Text_20_body"><text:line-break/></text:p>
      <text:p text:style-name="Text_20_body">В Жилищнике отметили, что отремонтировали урну.</text:p>
      <text:p text:style-name="Text_20_body"><text:line-break/></text:p>
      <text:p text:style-name="Text_20_body">«Работы по ремонту урны выполнены», — сообщили в Жилищнике Восточного Дегунина.</text:p>
      <text:p text:style-name="Text_20_body"><text:line-break/></text:p>
      <text:p text:style-name="Text_20_body">Адрес страницы: <text:a xlink:type="simple" xlink:href="http://vost-degunino.mos.ru/presscenter/news/detail/10471322.html" office:name=""><text:span text:style-name="Definition">http://vost-degunino.mos.ru/presscenter/news/detail/10471322.html</text:span></text:a></text:p>
      <text:p text:style-name="Text_20_body"><text:a xlink:type="simple" xlink:href="http://vost-degunino.mos.ru" office:name=""><text:span text:style-name="Definition">Управа района Восточное Дегун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18:34:09Z</meta:creation-date>
    <dc:date>2024-11-20T18:34:09Z</dc:date>
  </office:meta>
</office:document-meta>
</file>